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6">
      <style:table-cell-properties fo:border-top="2pt solid #000000" fo:border-bottom="2pt solid #000000" fo:border-left="2pt solid #000000" fo:border-right="none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6">
      <style:table-cell-properties fo:border="thin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BE2D5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BE2D5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FBE2D5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6">
      <style:table-cell-properties fo:border-top="2pt solid #000000" fo:border-bottom="2pt solid #000000" fo:border-left="none" fo:border-right="2pt solid #000000" style:vertical-align="middle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6"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6">
      <style:table-cell-properties fo:border-top="2pt solid #000000" fo:border-bottom="2pt solid #000000" fo:border-left="2pt solid #000000" fo:border-right="none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6">
      <style:table-cell-properties fo:border="thin solid #000000" style:vertical-align="automatic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6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6">
      <style:table-cell-properties fo:border-top="none" fo:border-bottom="thin solid #000000" fo:border-left="thin solid #000000" fo:border-right="thin solid #000000"/>
      <style:text-properties fo:color="#FFFFFF"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37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37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6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6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1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6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6">
      <style:table-cell-properties fo:border="thin solid #000000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6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37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6">
      <style:table-cell-properties fo:border-top="thin solid #000000" fo:border-bottom="thin solid #000000" fo:border-left="none" fo:border-right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6">
      <style:table-cell-properties fo:border="2pt solid #000000" style:vertical-align="middle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6">
      <style:table-cell-properties fo:border-top="thin solid #000000" fo:border-bottom="thin solid #000000" fo:border-left="none" fo:border-right="thin solid #000000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6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6">
      <style:table-cell-properties style:vertical-align="middle" fo:background-color="#FFFF00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37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end" fo:margin-right="0cm"/>
      <style:text-properties fo:color="#FF0000" style:font-name="Arial" style:font-name-asian="Arial" style:font-name-complex="Arial" fo:font-size="12pt" style:font-size-asian="12pt" style:font-size-complex="12pt"/>
    </style:style>
    <style:style style:name="ce43" style:family="table-cell" style:parent-style-name="Default" style:data-style-name="N6">
      <style:table-cell-properties fo:border="thin solid #000000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6">
      <style:table-cell-properties fo:background-color="#FFFF00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6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37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Default" style:data-style-name="N37">
      <style:table-cell-properties fo:border-top="none" fo:border-bottom="none" fo:border-left="thin solid #000000" fo:border-right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6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37">
      <style:table-cell-properties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37">
      <style:table-cell-properties fo:border-top="thin solid #000000" fo:border-bottom="thin double #000000" fo:border-left="thin solid #000000" fo:border-right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6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5" style:family="table-cell" style:parent-style-name="Default" style:data-style-name="N6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6" style:family="table-cell" style:parent-style-name="Default" style:data-style-name="N6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7" style:family="table-cell" style:parent-style-name="Default" style:data-style-name="N6">
      <style:table-cell-properties fo:border="thin solid #000000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Default" style:data-style-name="N6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0" style:family="table-cell" style:parent-style-name="Default" style:data-style-name="N6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48229166666667cm" style:use-optimal-column-width="true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1.64041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A_" table:style-name="ta1">
        <table:table-column table:style-name="co1" table:default-cell-style-name="ce10"/>
        <table:table-column table:style-name="co2" table:default-cell-style-name="ce60"/>
        <table:table-column table:style-name="co3" table:number-columns-repeated="5" table:default-cell-style-name="ce60"/>
        <table:table-column table:style-name="co4" table:default-cell-style-name="ce10"/>
        <table:table-column table:style-name="co5" table:number-columns-repeated="16376" table:default-cell-style-name="ce10"/>
        <table:table-row table:style-name="ro1">
          <table:table-cell office:value-type="string" table:style-name="ce1">
            <text:p>Management Accounts October 2025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3">
            <text:p>Leisure &amp; Amenities<text:s/></text:p>
          </table:table-cell>
          <table:table-cell office:value-type="string" table:style-name="ce4">
            <text:p><text:s/>Budget 2025/26</text:p>
          </table:table-cell>
          <table:table-cell office:value-type="string" table:style-name="ce5">
            <text:p>October</text:p>
          </table:table-cell>
          <table:table-cell office:value-type="string" table:style-name="ce5">
            <text:p>To Date</text:p>
          </table:table-cell>
          <table:table-cell office:value-type="string" table:style-name="ce6">
            <text:p>Variance to Budget<text:s/></text:p>
          </table:table-cell>
          <table:table-cell office:value-type="string" table:style-name="ce7">
            <text:p>End of year Forecast<text:s/></text:p>
          </table:table-cell>
          <table:table-cell office:value-type="string" table:style-name="ce8">
            <text:p>Forecast v Budget Variance</text:p>
          </table:table-cell>
          <table:table-cell office:value-type="string" table:style-name="ce9">
            <text:p>Notes</text:p>
          </table:table-cell>
          <table:table-cell table:number-columns-repeated="16376" table:style-name="ce10"/>
        </table:table-row>
        <table:table-row table:style-name="ro3">
          <table:table-cell office:value-type="string" table:style-name="ce11">
            <text:p>Income<text:s/></text:p>
          </table:table-cell>
          <table:table-cell table:number-columns-repeated="3" table:style-name="ce12"/>
          <table:table-cell table:style-name="ce13"/>
          <table:table-cell table:number-columns-repeated="2" table:style-name="ce14"/>
          <table:table-cell table:style-name="ce15"/>
          <table:table-cell table:number-columns-repeated="16376" table:style-name="ce10"/>
        </table:table-row>
        <table:table-row table:style-name="ro4">
          <table:table-cell office:value-type="string" table:style-name="ce16">
            <text:p>Limes Cemetery<text:s/></text:p>
          </table:table-cell>
          <table:table-cell office:value-type="currency" office:value="5000" table:style-name="ce17">
            <text:p>£5,000</text:p>
          </table:table-cell>
          <table:table-cell office:value-type="currency" office:value="699" table:style-name="ce18">
            <text:p>£699<text:s/></text:p>
          </table:table-cell>
          <table:table-cell office:value-type="currency" office:value="4927" table:style-name="ce18">
            <text:p>£4,927<text:s/></text:p>
          </table:table-cell>
          <table:table-cell office:value-type="currency" office:value="-73" table:formula="of:=[.D4]-[.B4]" table:style-name="ce19">
            <text:p>(£73)</text:p>
          </table:table-cell>
          <table:table-cell office:value-type="currency" office:value="8000" table:style-name="ce19">
            <text:p>£8,000<text:s/></text:p>
          </table:table-cell>
          <table:table-cell office:value-type="currency" office:value="3000" table:formula="of:=[.F4]-[.B4]" table:style-name="ce19">
            <text:p>£3,000<text:s/></text:p>
          </table:table-cell>
          <table:table-cell office:value-type="string" table:style-name="ce20">
            <text:p>prudent forecast based on to date forcast<text:s/></text:p>
          </table:table-cell>
          <table:table-cell table:number-columns-repeated="16376" table:style-name="ce10"/>
        </table:table-row>
        <table:table-row table:style-name="ro5">
          <table:table-cell office:value-type="string" table:style-name="ce21">
            <text:p>Play Equip Grant</text:p>
          </table:table-cell>
          <table:table-cell office:value-type="currency" office:value="0" table:style-name="ce17">
            <text:p>£0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22">
            <text:p>£0</text:p>
          </table:table-cell>
          <table:table-cell office:value-type="currency" office:value="0" table:style-name="ce22">
            <text:p>£0</text:p>
          </table:table-cell>
          <table:table-cell office:value-type="currency" office:value="0" table:formula="of:=[.B5]" table:style-name="ce19">
            <text:p>£0<text:s/></text:p>
          </table:table-cell>
          <table:table-cell office:value-type="currency" office:value="0" table:formula="of:=[.F5]-[.B5]" table:style-name="ce19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21">
            <text:p>S106 Monies</text:p>
          </table:table-cell>
          <table:table-cell office:value-type="currency" office:value="0" table:style-name="ce17">
            <text:p>£0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10460.719999999999" table:style-name="ce18">
            <text:p>£10,461<text:s/></text:p>
          </table:table-cell>
          <table:table-cell office:value-type="currency" office:value="10460.719999999999" table:formula="of:=[.D6]-[.B5]" table:style-name="ce19">
            <text:p>£10,461<text:s/></text:p>
          </table:table-cell>
          <table:table-cell office:value-type="currency" office:value="10460" table:style-name="ce19">
            <text:p>£10,460<text:s/></text:p>
          </table:table-cell>
          <table:table-cell office:value-type="currency" office:value="10460" table:formula="of:=[.F6]-[.B6]" table:style-name="ce19">
            <text:p>£10,460<text:s/></text:p>
          </table:table-cell>
          <table:table-cell office:value-type="string" table:style-name="ce23">
            <text:p>"Puddlegate"</text:p>
          </table:table-cell>
          <table:table-cell table:number-columns-repeated="16376" table:style-name="ce10"/>
        </table:table-row>
        <table:table-row table:style-name="ro3">
          <table:table-cell office:value-type="string" table:style-name="ce24">
            <text:p>Income Total<text:s/></text:p>
          </table:table-cell>
          <table:table-cell office:value-type="currency" office:value="5000" table:formula="of:=SUM([.B4:.B6])" table:style-name="ce25">
            <text:p>£5,000</text:p>
          </table:table-cell>
          <table:table-cell office:value-type="currency" office:value="699" table:formula="of:=SUM([.C4:.C6])" table:style-name="ce25">
            <text:p>£699</text:p>
          </table:table-cell>
          <table:table-cell office:value-type="currency" office:value="15387.72" table:formula="of:=SUM([.D4:.D6])" table:style-name="ce25">
            <text:p>£15,388</text:p>
          </table:table-cell>
          <table:table-cell office:value-type="currency" office:value="10387.719999999999" table:formula="of:=SUM([.E4:.E6])" table:style-name="ce25">
            <text:p>£10,388</text:p>
          </table:table-cell>
          <table:table-cell office:value-type="currency" office:value="18460" table:formula="of:=SUM([.F4:.F6])" table:style-name="ce25">
            <text:p>£18,460</text:p>
          </table:table-cell>
          <table:table-cell office:value-type="currency" office:value="13460" table:formula="of:=SUM([.G4:.G6])" table:style-name="ce25">
            <text:p>£13,460</text:p>
          </table:table-cell>
          <table:table-cell table:style-name="ce26"/>
          <table:table-cell table:number-columns-repeated="16376" table:style-name="ce10"/>
        </table:table-row>
        <table:table-row table:style-name="ro1">
          <table:table-cell table:style-name="ce27"/>
          <table:table-cell table:style-name="ce28"/>
          <table:table-cell table:style-name="ce29"/>
          <table:table-cell table:number-columns-repeated="4" table:style-name="ce30"/>
          <table:table-cell table:style-name="ce31"/>
          <table:table-cell table:number-columns-repeated="16376" table:style-name="ce10"/>
        </table:table-row>
        <table:table-row table:style-name="ro3">
          <table:table-cell office:value-type="string" table:style-name="ce32">
            <text:p>Expenditure<text:s/></text:p>
          </table:table-cell>
          <table:table-cell table:style-name="ce33"/>
          <table:table-cell table:style-name="ce18"/>
          <table:table-cell table:number-columns-repeated="4" table:style-name="ce34"/>
          <table:table-cell table:style-name="ce35"/>
          <table:table-cell table:number-columns-repeated="16376" table:style-name="ce10"/>
        </table:table-row>
        <table:table-row table:style-name="ro6">
          <table:table-cell office:value-type="string" table:style-name="ce36">
            <text:p>Limes Shed<text:s text:c="2"/></text:p>
          </table:table-cell>
          <table:table-cell office:value-type="currency" office:value="0" table:style-name="ce37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formula="of:=[.B10]-[.D10]" table:style-name="ce38">
            <text:p>£0<text:s/></text:p>
          </table:table-cell>
          <table:table-cell office:value-type="currency" office:value="0" table:formula="of:=[.B10]" table:style-name="ce38">
            <text:p>£0<text:s/></text:p>
          </table:table-cell>
          <table:table-cell office:value-type="currency" office:value="0" table:formula="of:=[.B10]-[.F10]" table:style-name="ce38">
            <text:p>£0<text:s/></text:p>
          </table:table-cell>
          <table:table-cell table:style-name="ce35"/>
          <table:table-cell table:number-columns-repeated="16376" table:style-name="ce39"/>
        </table:table-row>
        <table:table-row table:style-name="ro7">
          <table:table-cell office:value-type="string" table:style-name="ce18">
            <text:p>Limes Cemetery<text:s/></text:p>
          </table:table-cell>
          <table:table-cell office:value-type="currency" office:value="6500" table:style-name="ce37">
            <text:p>£6,500<text:s/></text:p>
          </table:table-cell>
          <table:table-cell office:value-type="currency" office:value="1080.5" table:style-name="ce18">
            <text:p>£1,081<text:s/></text:p>
          </table:table-cell>
          <table:table-cell office:value-type="currency" office:value="1358.46" table:style-name="ce18">
            <text:p>£1,358<text:s/></text:p>
          </table:table-cell>
          <table:table-cell office:value-type="currency" office:value="5141.54" table:formula="of:=[.B11]-[.D11]" table:style-name="ce38">
            <text:p>£5,142<text:s/></text:p>
          </table:table-cell>
          <table:table-cell office:value-type="currency" office:value="16618" table:style-name="ce38">
            <text:p>£16,618<text:s/></text:p>
          </table:table-cell>
          <table:table-cell office:value-type="currency" office:value="-10118" table:formula="of:=[.B11]-[.F11]" table:style-name="ce38">
            <text:p>(£10,118)</text:p>
          </table:table-cell>
          <table:table-cell office:value-type="string" table:style-name="ce35">
            <text:p>Repair to Limes est cost £14000 using Holycross budget</text:p>
          </table:table-cell>
          <table:table-cell table:number-columns-repeated="16376" table:style-name="ce39"/>
        </table:table-row>
        <table:table-row table:style-name="ro5">
          <table:table-cell office:value-type="string" table:style-name="ce18">
            <text:p>Holycross Church Yard</text:p>
          </table:table-cell>
          <table:table-cell office:value-type="currency" office:value="6500" table:style-name="ce37">
            <text:p>£6,5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6500" table:formula="of:=[.B12]-[.D12]" table:style-name="ce38">
            <text:p>£6,500<text:s/></text:p>
          </table:table-cell>
          <table:table-cell office:value-type="currency" office:value="0" table:style-name="ce38">
            <text:p>£0<text:s/></text:p>
          </table:table-cell>
          <table:table-cell office:value-type="currency" office:value="6500" table:formula="of:=[.B12]-[.F12]" table:style-name="ce38">
            <text:p>£6,500<text:s/></text:p>
          </table:table-cell>
          <table:table-cell table:style-name="ce35"/>
          <table:table-cell table:number-columns-repeated="16376" table:style-name="ce39"/>
        </table:table-row>
        <table:table-row table:style-name="ro5">
          <table:table-cell office:value-type="string" table:style-name="ce18">
            <text:p>Southgate Park<text:s/></text:p>
          </table:table-cell>
          <table:table-cell office:value-type="currency" office:value="1000" table:style-name="ce18">
            <text:p>£1,0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2000" table:style-name="ce18">
            <text:p>£2,000<text:s/></text:p>
          </table:table-cell>
          <table:table-cell office:value-type="currency" office:value="-1000" table:formula="of:=[.B13]-[.D13]" table:style-name="ce38">
            <text:p>(£1,000)</text:p>
          </table:table-cell>
          <table:table-cell office:value-type="currency" office:value="2000" table:formula="of:=[.D13]" table:style-name="ce38">
            <text:p>£2,000<text:s/></text:p>
          </table:table-cell>
          <table:table-cell office:value-type="currency" office:value="-1000" table:formula="of:=[.B13]-[.F13]" table:style-name="ce38">
            <text:p>(£1,000)</text:p>
          </table:table-cell>
          <table:table-cell office:value-type="string" table:style-name="ce35">
            <text:p>Repair to wall</text:p>
          </table:table-cell>
          <table:table-cell table:number-columns-repeated="87" table:style-name="ce39"/>
          <table:table-cell table:number-columns-repeated="16289" table:style-name="ce40"/>
        </table:table-row>
        <table:table-row table:style-name="ro5">
          <table:table-cell office:value-type="string" table:style-name="ce41">
            <text:p>Tree Maintenance<text:s/></text:p>
          </table:table-cell>
          <table:table-cell office:value-type="currency" office:value="2000" table:style-name="ce19">
            <text:p>£2,000<text:s/></text:p>
          </table:table-cell>
          <table:table-cell office:value-type="currency" office:value="116.66" table:style-name="ce18">
            <text:p>£117<text:s/></text:p>
          </table:table-cell>
          <table:table-cell office:value-type="currency" office:value="362.87" table:style-name="ce18">
            <text:p>£363<text:s/></text:p>
          </table:table-cell>
          <table:table-cell office:value-type="currency" office:value="1637.13" table:formula="of:=[.B14]-[.D14]" table:style-name="ce38">
            <text:p>£1,637<text:s/></text:p>
          </table:table-cell>
          <table:table-cell office:value-type="currency" office:value="2000" table:formula="of:=[.B14]" table:style-name="ce38">
            <text:p>£2,000<text:s/></text:p>
          </table:table-cell>
          <table:table-cell office:value-type="currency" office:value="0" table:formula="of:=[.B14]-[.F14]" table:style-name="ce38">
            <text:p>£0<text:s/></text:p>
          </table:table-cell>
          <table:table-cell office:value-type="string" table:style-name="ce23">
            <text:p>tree survey in November<text:s/></text:p>
          </table:table-cell>
          <table:table-cell table:number-columns-repeated="16376" table:style-name="ce10"/>
        </table:table-row>
        <table:table-row table:style-name="ro5">
          <table:table-cell office:value-type="string" table:style-name="ce41">
            <text:p>Grounds Maintenance<text:s/></text:p>
          </table:table-cell>
          <table:table-cell office:value-type="currency" office:value="3000" table:style-name="ce19">
            <text:p>£3,000<text:s/></text:p>
          </table:table-cell>
          <table:table-cell office:value-type="currency" office:value="959.94" table:style-name="ce18">
            <text:p>£960<text:s/></text:p>
          </table:table-cell>
          <table:table-cell office:value-type="currency" office:value="4163.26" table:style-name="ce18">
            <text:p>£4,163<text:s/></text:p>
          </table:table-cell>
          <table:table-cell office:value-type="currency" office:value="-1163.2600000000002" table:formula="of:=[.B15]-[.D15]" table:style-name="ce38">
            <text:p>(£1,163)</text:p>
          </table:table-cell>
          <table:table-cell office:value-type="currency" office:value="3500" table:style-name="ce38">
            <text:p>£3,500<text:s/></text:p>
          </table:table-cell>
          <table:table-cell office:value-type="currency" office:value="-500" table:formula="of:=[.B15]-[.F15]" table:style-name="ce38">
            <text:p>(£500)</text:p>
          </table:table-cell>
          <table:table-cell office:value-type="string" table:style-name="ce23">
            <text:p>bushcutter and water presure cleaner</text:p>
          </table:table-cell>
          <table:table-cell table:number-columns-repeated="16376" table:style-name="ce10"/>
        </table:table-row>
        <table:table-row table:style-name="ro4">
          <table:table-cell office:value-type="string" table:style-name="ce18">
            <text:p>New Play Equipment</text:p>
          </table:table-cell>
          <table:table-cell office:value-type="currency" office:value="0" table:style-name="ce37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32049.4" table:style-name="ce18">
            <text:p>£32,049<text:s/></text:p>
          </table:table-cell>
          <table:table-cell office:value-type="currency" office:value="-32049.4" table:formula="of:=[.B16]-[.D16]" table:style-name="ce38">
            <text:p>(£32,049)</text:p>
          </table:table-cell>
          <table:table-cell office:value-type="currency" office:value="32049.4" table:formula="of:=[.D16]" table:style-name="ce38">
            <text:p>£32,049<text:s/></text:p>
          </table:table-cell>
          <table:table-cell office:value-type="currency" office:value="-32049.4" table:formula="of:=[.B16]-[.F16]" table:style-name="ce42">
            <text:p>(£32,049)</text:p>
          </table:table-cell>
          <table:table-cell office:value-type="string" table:style-name="ce43">
            <text:p>Grant received 2024-25 but costs incurred 2025-26</text:p>
          </table:table-cell>
          <table:table-cell table:number-columns-repeated="16376" table:style-name="ce10"/>
        </table:table-row>
        <table:table-row table:style-name="ro5">
          <table:table-cell office:value-type="string" table:style-name="ce18">
            <text:p>Play Equip Maintenance</text:p>
          </table:table-cell>
          <table:table-cell office:value-type="currency" office:value="500" table:style-name="ce37">
            <text:p>£5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500" table:formula="of:=[.B17]-[.D17]" table:style-name="ce38">
            <text:p>£500<text:s/></text:p>
          </table:table-cell>
          <table:table-cell office:value-type="currency" office:value="500" table:formula="of:=[.B17]" table:style-name="ce38">
            <text:p>£500<text:s/></text:p>
          </table:table-cell>
          <table:table-cell office:value-type="currency" office:value="0" table:formula="of:=[.B17]-[.F17]" table:style-name="ce38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18">
            <text:p>Bench Maintenance<text:s/></text:p>
          </table:table-cell>
          <table:table-cell office:value-type="currency" office:value="250" table:style-name="ce18">
            <text:p>£25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250" table:formula="of:=[.B18]-[.D18]" table:style-name="ce38">
            <text:p>£250<text:s/></text:p>
          </table:table-cell>
          <table:table-cell office:value-type="currency" office:value="250" table:formula="of:=[.B18]" table:style-name="ce38">
            <text:p>£250<text:s/></text:p>
          </table:table-cell>
          <table:table-cell office:value-type="currency" office:value="0" table:formula="of:=[.B18]-[.F18]" table:style-name="ce38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18">
            <text:p>Bio-diversity</text:p>
          </table:table-cell>
          <table:table-cell office:value-type="currency" office:value="3000" table:style-name="ce18">
            <text:p>£3,000<text:s/></text:p>
          </table:table-cell>
          <table:table-cell office:value-type="currency" office:value="200.83" table:style-name="ce18">
            <text:p>£201<text:s/></text:p>
          </table:table-cell>
          <table:table-cell office:value-type="currency" office:value="2107.88" table:style-name="ce18">
            <text:p>£2,108<text:s/></text:p>
          </table:table-cell>
          <table:table-cell office:value-type="currency" office:value="892.11999999999989" table:formula="of:=[.B19]-[.D19]" table:style-name="ce38">
            <text:p>£892<text:s/></text:p>
          </table:table-cell>
          <table:table-cell office:value-type="currency" office:value="3000" table:formula="of:=[.B19]" table:style-name="ce38">
            <text:p>£3,000<text:s/></text:p>
          </table:table-cell>
          <table:table-cell office:value-type="currency" office:value="0" table:formula="of:=[.B19]-[.F19]" table:style-name="ce38">
            <text:p>£0<text:s/></text:p>
          </table:table-cell>
          <table:table-cell office:value-type="string" table:style-name="ce23">
            <text:p>hanging baskets and plants etc</text:p>
          </table:table-cell>
          <table:table-cell table:number-columns-repeated="16376" table:style-name="ce10"/>
        </table:table-row>
        <table:table-row table:style-name="ro5">
          <table:table-cell office:value-type="string" table:style-name="ce18">
            <text:p>Grass Cutting<text:s/></text:p>
          </table:table-cell>
          <table:table-cell office:value-type="currency" office:value="9000" table:style-name="ce37">
            <text:p>£9,0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4349" table:style-name="ce18">
            <text:p>£4,349<text:s/></text:p>
          </table:table-cell>
          <table:table-cell office:value-type="currency" office:value="4651" table:formula="of:=[.B20]-[.D20]" table:style-name="ce38">
            <text:p>£4,651<text:s/></text:p>
          </table:table-cell>
          <table:table-cell office:value-type="currency" office:value="9000" table:formula="of:=[.B20]" table:style-name="ce38">
            <text:p>£9,000<text:s/></text:p>
          </table:table-cell>
          <table:table-cell office:value-type="currency" office:value="0" table:formula="of:=[.B20]-[.F20]" table:style-name="ce38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18">
            <text:p>Monthly &amp; Annual <text:s/>Playground Inspection</text:p>
          </table:table-cell>
          <table:table-cell office:value-type="currency" office:value="1500" table:style-name="ce18">
            <text:p>£1,5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858" table:style-name="ce18">
            <text:p>£858<text:s/></text:p>
          </table:table-cell>
          <table:table-cell office:value-type="currency" office:value="642" table:formula="of:=[.B21]-[.D21]" table:style-name="ce38">
            <text:p>£642<text:s/></text:p>
          </table:table-cell>
          <table:table-cell office:value-type="currency" office:value="1500" table:formula="of:=[.B21]" table:style-name="ce38">
            <text:p>£1,500<text:s/></text:p>
          </table:table-cell>
          <table:table-cell office:value-type="currency" office:value="0" table:formula="of:=[.B21]-[.F21]" table:style-name="ce38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18">
            <text:p>Bin Collection</text:p>
          </table:table-cell>
          <table:table-cell office:value-type="currency" office:value="4000" table:style-name="ce18">
            <text:p>£4,000<text:s/></text:p>
          </table:table-cell>
          <table:table-cell office:value-type="currency" office:value="294.2" table:style-name="ce18">
            <text:p>£294<text:s/></text:p>
          </table:table-cell>
          <table:table-cell office:value-type="currency" office:value="2216.75" table:style-name="ce18">
            <text:p>£2,217<text:s/></text:p>
          </table:table-cell>
          <table:table-cell office:value-type="currency" office:value="1783.25" table:formula="of:=[.B22]-[.D22]" table:style-name="ce38">
            <text:p>£1,783<text:s/></text:p>
          </table:table-cell>
          <table:table-cell office:value-type="currency" office:value="4000" table:formula="of:=[.B22]" table:style-name="ce38">
            <text:p>£4,000<text:s/></text:p>
          </table:table-cell>
          <table:table-cell office:value-type="currency" office:value="0" table:formula="of:=[.B22]-[.F22]" table:style-name="ce38">
            <text:p>£0<text:s/></text:p>
          </table:table-cell>
          <table:table-cell table:style-name="ce23"/>
          <table:table-cell table:number-columns-repeated="16376" table:style-name="ce10"/>
        </table:table-row>
        <table:table-row table:style-name="ro5">
          <table:table-cell office:value-type="string" table:style-name="ce18">
            <text:p>War Memorial Maintenance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0" table:formula="of:=[.B23]-[.D23]" table:style-name="ce38">
            <text:p>£0<text:s/></text:p>
          </table:table-cell>
          <table:table-cell office:value-type="currency" office:value="0" table:formula="of:=[.B23]" table:style-name="ce38">
            <text:p>£0<text:s/></text:p>
          </table:table-cell>
          <table:table-cell office:value-type="currency" office:value="0" table:formula="of:=[.B23]-[.F23]" table:style-name="ce38">
            <text:p>£0<text:s/></text:p>
          </table:table-cell>
          <table:table-cell table:style-name="ce23"/>
          <table:table-cell table:number-columns-repeated="87" table:style-name="ce10"/>
          <table:table-cell table:number-columns-repeated="16289" table:style-name="ce44"/>
        </table:table-row>
        <table:table-row table:style-name="ro5">
          <table:table-cell office:value-type="string" table:style-name="ce18">
            <text:p>Van <text:s/>Lease</text:p>
          </table:table-cell>
          <table:table-cell office:value-type="currency" office:value="3500" table:style-name="ce18">
            <text:p>£3,500<text:s/></text:p>
          </table:table-cell>
          <table:table-cell office:value-type="currency" office:value="2088.75" table:style-name="ce18">
            <text:p>£2,089<text:s/></text:p>
          </table:table-cell>
          <table:table-cell office:value-type="currency" office:value="5256.24" table:style-name="ce18">
            <text:p>£5,256<text:s/></text:p>
          </table:table-cell>
          <table:table-cell office:value-type="currency" office:value="-1756.2399999999998" table:formula="of:=[.B24]-[.D24]" table:style-name="ce38">
            <text:p>(£1,756)</text:p>
          </table:table-cell>
          <table:table-cell office:value-type="currency" office:value="5000" table:style-name="ce38">
            <text:p>£5,000<text:s/></text:p>
          </table:table-cell>
          <table:table-cell office:value-type="currency" office:value="-1500" table:formula="of:=[.B24]-[.F24]" table:style-name="ce38">
            <text:p>(£1,500)</text:p>
          </table:table-cell>
          <table:table-cell office:value-type="string" table:style-name="ce23">
            <text:p>repairs + lease</text:p>
          </table:table-cell>
          <table:table-cell table:number-columns-repeated="16376" table:style-name="ce10"/>
        </table:table-row>
        <table:table-row table:style-name="ro4">
          <table:table-cell office:value-type="string" table:style-name="ce18">
            <text:p>Van Fuel/electric</text:p>
          </table:table-cell>
          <table:table-cell office:value-type="currency" office:value="1500" table:style-name="ce18">
            <text:p>£1,5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1842.73" table:style-name="ce18">
            <text:p>£1,843<text:s/></text:p>
          </table:table-cell>
          <table:table-cell office:value-type="currency" office:value="-342.73" table:formula="of:=[.B25]-[.D25]" table:style-name="ce38">
            <text:p>(£343)</text:p>
          </table:table-cell>
          <table:table-cell office:value-type="currency" office:value="2000" table:style-name="ce38">
            <text:p>£2,000<text:s/></text:p>
          </table:table-cell>
          <table:table-cell office:value-type="currency" office:value="-500" table:formula="of:=[.B25]-[.F25]" table:style-name="ce38">
            <text:p>(£500)</text:p>
          </table:table-cell>
          <table:table-cell office:value-type="string" table:style-name="ce43">
            <text:p>Electric Charger Point and reconect electricity<text:s/></text:p>
          </table:table-cell>
          <table:table-cell table:number-columns-repeated="16376" table:style-name="ce39"/>
        </table:table-row>
        <table:table-row table:style-name="ro5">
          <table:table-cell office:value-type="string" table:style-name="ce18">
            <text:p>Allotments (new cost code)</text:p>
          </table:table-cell>
          <table:table-cell office:value-type="currency" office:value="1000" table:style-name="ce18">
            <text:p>£1,000<text:s/></text:p>
          </table:table-cell>
          <table:table-cell office:value-type="currency" office:value="0" table:style-name="ce18">
            <text:p>£0<text:s/></text:p>
          </table:table-cell>
          <table:table-cell office:value-type="currency" office:value="130.84" table:style-name="ce18">
            <text:p>£131<text:s/></text:p>
          </table:table-cell>
          <table:table-cell office:value-type="currency" office:value="869.16" table:formula="of:=[.B26]-[.D26]" table:style-name="ce38">
            <text:p>£869<text:s/></text:p>
          </table:table-cell>
          <table:table-cell office:value-type="currency" office:value="400" table:style-name="ce38">
            <text:p>£400<text:s/></text:p>
          </table:table-cell>
          <table:table-cell office:value-type="currency" office:value="600" table:formula="of:=[.B26]-[.F26]" table:style-name="ce38">
            <text:p>£600<text:s/></text:p>
          </table:table-cell>
          <table:table-cell office:value-type="string" table:style-name="ce23">
            <text:p>gate prep, work completed.<text:s/></text:p>
          </table:table-cell>
          <table:table-cell table:number-columns-repeated="16376" table:style-name="ce10"/>
        </table:table-row>
        <table:table-row table:style-name="ro3">
          <table:table-cell office:value-type="string" table:style-name="ce45">
            <text:p>Total Expenditure</text:p>
          </table:table-cell>
          <table:table-cell office:value-type="currency" office:value="43250" table:formula="of:=SUM([.B10:.B26])" table:style-name="ce46">
            <text:p>£43,250<text:s/></text:p>
          </table:table-cell>
          <table:table-cell office:value-type="currency" office:value="4740.88" table:formula="of:=SUM([.C10:.C26])" table:style-name="ce46">
            <text:p>£4,741<text:s/></text:p>
          </table:table-cell>
          <table:table-cell office:value-type="currency" office:value="56695.43" table:formula="of:=SUM([.D10:.D26])" table:style-name="ce46">
            <text:p>£56,695<text:s/></text:p>
          </table:table-cell>
          <table:table-cell office:value-type="currency" office:value="-13445.429999999998" table:formula="of:=SUM([.E10:.E26])" table:style-name="ce46">
            <text:p>(£13,445)</text:p>
          </table:table-cell>
          <table:table-cell office:value-type="currency" office:value="81817.399999999994" table:formula="of:=SUM([.F10:.F26])" table:style-name="ce46">
            <text:p>£81,817<text:s/></text:p>
          </table:table-cell>
          <table:table-cell office:value-type="currency" office:value="-38567.4" table:formula="of:=SUM([.G10:.G26])" table:style-name="ce46">
            <text:p>(£38,567)</text:p>
          </table:table-cell>
          <table:table-cell table:style-name="ce47"/>
          <table:table-cell table:number-columns-repeated="16376" table:style-name="ce10"/>
        </table:table-row>
        <table:table-row table:style-name="ro8">
          <table:table-cell table:style-name="ce48"/>
          <table:table-cell table:number-columns-repeated="6" table:style-name="ce49"/>
          <table:table-cell table:style-name="ce50"/>
          <table:table-cell table:number-columns-repeated="16376" table:style-name="ce10"/>
        </table:table-row>
        <table:table-row table:style-name="ro9">
          <table:table-cell office:value-type="string" table:style-name="ce51">
            <text:p>Net<text:span text:style-name="T2"><text:s/>(Expenditure)</text:span><text:s/>/ income<text:s/></text:p>
          </table:table-cell>
          <table:table-cell office:value-type="currency" office:value="-38250" table:formula="of:=[.B7]-[.B27]" table:style-name="ce52">
            <text:p>(£38,250)</text:p>
          </table:table-cell>
          <table:table-cell office:value-type="currency" office:value="-4041.88" table:formula="of:=[.C7]-[.C27]" table:style-name="ce52">
            <text:p>(£4,042)</text:p>
          </table:table-cell>
          <table:table-cell office:value-type="currency" office:value="-41307.71" table:formula="of:=[.D7]-[.D27]" table:style-name="ce52">
            <text:p>(£41,308)</text:p>
          </table:table-cell>
          <table:table-cell office:value-type="currency" office:value="23833.149999999998" table:formula="of:=[.E7]-[.E27]" table:style-name="ce52">
            <text:p>£23,833<text:s/></text:p>
          </table:table-cell>
          <table:table-cell office:value-type="currency" office:value="-63357.399999999994" table:formula="of:=[.F7]-[.F27]" table:style-name="ce52">
            <text:p>(£63,357)</text:p>
          </table:table-cell>
          <table:table-cell office:value-type="currency" office:value="-25107.4" table:formula="of:=[.G7]+[.G27]" table:style-name="ce52">
            <text:p>(£25,107)</text:p>
          </table:table-cell>
          <table:table-cell table:style-name="ce53"/>
          <table:table-cell table:number-columns-repeated="16376" table:style-name="ce10"/>
        </table:table-row>
        <table:table-row table:style-name="ro8">
          <table:table-cell table:style-name="ce48"/>
          <table:table-cell table:number-columns-repeated="6" table:style-name="ce54"/>
          <table:table-cell table:style-name="ce50"/>
          <table:table-cell table:number-columns-repeated="16376" table:style-name="ce10"/>
        </table:table-row>
        <table:table-row table:style-name="ro8">
          <table:table-cell table:style-name="ce55"/>
          <table:table-cell table:number-columns-repeated="6" table:style-name="ce56"/>
          <table:table-cell table:style-name="ce50"/>
          <table:table-cell table:number-columns-repeated="16376" table:style-name="ce10"/>
        </table:table-row>
        <table:table-row table:style-name="ro8">
          <table:table-cell table:style-name="ce57"/>
          <table:table-cell table:number-columns-repeated="4" table:style-name="ce56"/>
          <table:table-cell office:value-type="string" table:style-name="ce58">
            <text:p>Check</text:p>
          </table:table-cell>
          <table:table-cell office:value-type="float" office:value="-25107.399999999994" table:formula="of:=[.F29]-[.B29]" table:style-name="ce56">
            <text:p>-25,107</text:p>
          </table:table-cell>
          <table:table-cell table:style-name="ce50"/>
          <table:table-cell table:number-columns-repeated="16376" table:style-name="ce10"/>
        </table:table-row>
        <table:table-row table:style-name="ro8">
          <table:table-cell table:style-name="ce57"/>
          <table:table-cell table:style-name="ce59"/>
          <table:table-cell table:style-name="ce37"/>
          <table:table-cell table:number-columns-repeated="4" table:style-name="ce56"/>
          <table:table-cell table:style-name="ce50"/>
          <table:table-cell table:number-columns-repeated="16376"/>
        </table:table-row>
        <table:table-row table:number-rows-repeated="7" table:style-name="ro8">
          <table:table-cell table:style-name="ce57"/>
          <table:table-cell table:number-columns-repeated="6" table:style-name="ce56"/>
          <table:table-cell table:style-name="ce50"/>
          <table:table-cell table:number-columns-repeated="16376"/>
        </table:table-row>
        <table:table-row table:number-rows-repeated="4" table:style-name="ro8">
          <table:table-cell table:style-name="ce57"/>
          <table:table-cell table:number-columns-repeated="6" table:style-name="ce56"/>
          <table:table-cell table:style-name="ce57"/>
          <table:table-cell table:number-columns-repeated="16376"/>
        </table:table-row>
        <table:table-row table:number-rows-repeated="104853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currency-style style:name="N10P0">
      <number:currency-symbol>£</number:currency-symbol>
      <number:number number:decimal-places="0" number:min-decimal-places="0" number:min-integer-digits="1" number:grouping="true"/>
    </number:currency-style>
    <number:currency-style style:name="N10">
      <style:text-properties fo:color="#FF0000"/>
      <number:text>-</number:text>
      <number:currency-symbol>£</number:currency-symbol>
      <number:number number:decimal-places="0" number:min-decimal-places="0" number:min-integer-digits="1" number:grouping="true"/>
      <style:map style:condition="value()&gt;=0" style:apply-style-name="N10P0"/>
    </number:currency-style>
    <number:currency-style style:name="N36">
      <number:currency-symbol>£</number:currency-symbol>
      <number:number number:decimal-places="0" number:min-decimal-places="0" number:min-integer-digits="1" number:grouping="true"/>
    </number:currency-style>
    <number:currency-style style:name="N37P0">
      <number:currency-symbol>£</number:currency-symbol>
      <number:number number:decimal-places="0" number:min-decimal-places="0" number:min-integer-digits="1" number:grouping="true"/>
      <number:text> </number:text>
    </number:currency-style>
    <number:currency-style style:name="N37">
      <style:text-properties fo:color="#FF0000"/>
      <number:text>(</number:text>
      <number:currency-symbol>£</number:currency-symbol>
      <number:number number:decimal-places="0" number:min-decimal-places="0" number:min-integer-digits="1" number:grouping="true"/>
      <number:text>)</number:text>
      <style:map style:condition="value()&gt;=0" style:apply-style-name="N37P0"/>
    </number:currency-style>
    <number:currency-style style:name="N38">
      <number:currency-symbol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Clair Helen Davis</meta:initial-creator>
    <dc:creator>Clair Helen Davis</dc:creator>
    <meta:creation-date>2025-11-14T12:10:06Z</meta:creation-date>
    <dc:date>2025-11-14T12:10:56Z</dc:date>
  </office:meta>
</office:document-meta>
</file>