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automatic-styles>
    <style:style style:name="P1" style:parent-style-name="Normal" style:master-page-name="MP0" style:family="paragraph">
      <style:paragraph-properties fo:break-before="page" fo:text-align="center"/>
    </style:style>
    <style:style style:name="P4" style:parent-style-name="Normal" style:family="paragraph">
      <style:text-properties style:font-name="Arial" style:font-name-complex="Arial" fo:font-weight="bold" style:font-weight-asian="bold" style:font-weight-complex="bold"/>
    </style:style>
    <style:style style:name="P5" style:parent-style-name="Normal" style:family="paragraph">
      <style:text-properties style:font-name="Arial" style:font-name-complex="Arial" fo:font-weight="bold" style:font-weight-asian="bold" style:font-weight-complex="bold"/>
    </style:style>
    <style:style style:name="P6" style:parent-style-name="Normal" style:family="paragraph">
      <style:text-properties style:font-name="Arial" style:font-name-complex="Arial" fo:font-weight="bold" style:font-weight-asian="bold" style:font-weight-complex="bold"/>
    </style:style>
    <style:style style:name="T7" style:parent-style-name="DefaultParagraphFont" style:family="text">
      <style:text-properties style:font-name="Arial" style:font-name-complex="Arial" fo:font-weight="bold" style:font-weight-asian="bold" style:font-weight-complex="bold"/>
    </style:style>
    <style:style style:name="T8" style:parent-style-name="DefaultParagraphFont" style:family="text">
      <style:text-properties style:font-name="Arial" style:font-name-complex="Arial"/>
    </style:style>
    <style:style style:name="T9" style:parent-style-name="DefaultParagraphFont" style:family="text">
      <style:text-properties style:font-name="Arial" style:font-name-complex="Arial" fo:font-style="italic" style:font-style-asian="italic" style:font-style-complex="italic"/>
    </style:style>
    <style:style style:name="T10" style:parent-style-name="DefaultParagraphFont" style:family="text">
      <style:text-properties style:font-name="Arial" style:font-name-complex="Arial"/>
    </style:style>
    <style:style style:name="T11" style:parent-style-name="DefaultParagraphFont" style:family="text">
      <style:text-properties style:font-name="Arial" style:font-name-complex="Arial"/>
    </style:style>
    <style:style style:name="T12" style:parent-style-name="DefaultParagraphFont" style:family="text">
      <style:text-properties style:font-name="Arial" style:font-name-complex="Arial" fo:font-style="italic" style:font-style-asian="italic" style:font-style-complex="italic"/>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fo:font-style="italic" style:font-style-asian="italic" style:font-style-complex="italic"/>
    </style:style>
    <style:style style:name="T15" style:parent-style-name="DefaultParagraphFont" style:family="text">
      <style:text-properties style:font-name="Arial" style:font-name-complex="Arial"/>
    </style:style>
    <style:style style:name="T16" style:parent-style-name="DefaultParagraphFont" style:family="text">
      <style:text-properties style:font-name="Arial" style:font-name-complex="Arial" fo:font-weight="bold" style:font-weight-asian="bold" style:font-weight-complex="bold"/>
    </style:style>
    <style:style style:name="T17" style:parent-style-name="DefaultParagraphFont" style:family="text">
      <style:text-properties style:font-name="Arial" style:font-name-complex="Arial"/>
    </style:style>
    <style:style style:name="T18" style:parent-style-name="DefaultParagraphFont" style:family="text">
      <style:text-properties style:font-name="Arial" style:font-name-complex="Arial" fo:font-style="italic" style:font-style-asian="italic" style:font-style-complex="italic"/>
    </style:style>
    <style:style style:name="T19" style:parent-style-name="DefaultParagraphFont" style:family="text">
      <style:text-properties style:font-name="Arial" style:font-name-complex="Arial"/>
    </style:style>
    <style:style style:name="P20" style:parent-style-name="Normal" style:family="paragraph">
      <style:text-properties style:font-name="Arial" style:font-name-complex="Arial"/>
    </style:style>
    <style:style style:name="P21" style:parent-style-name="Normal" style:family="paragraph">
      <style:text-properties style:font-name="Arial" style:font-name-complex="Arial"/>
    </style:style>
    <style:style style:name="T22" style:parent-style-name="DefaultParagraphFont" style:family="text">
      <style:text-properties style:font-name="Arial" style:font-name-complex="Arial"/>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3" text:anchor-type="as-char" svg:x="0in" svg:y="0in" svg:width="3.36685in" svg:height="2.0733in" style:rel-width="scale" style:rel-height="scale"><draw:image xlink:href="media/image1.jpeg" xlink:type="simple" xlink:show="embed" xlink:actuate="onLoad"/><svg:title/><svg:desc>A group of logos and text

AI-generated content may be incorrect.</svg:desc></draw:frame></text:p>
      <text:p text:style-name="P4"/>
      <text:p text:style-name="P5">51 Agenda Brief Financial Assistance to the Cowbridge Community Events Group.</text:p>
      <text:p text:style-name="P6">Introduction<text:s/></text:p>
      <text:p text:style-name="Normal"><text:span text:style-name="T7">Background</text:span><text:span text:style-name="T8"><text:line-break/>The community group now known as the<text:s/></text:span><text:span text:style-name="T9">Cowbridge Community Events Group</text:span><text:span text:style-name="T10"><text:s/>was established in 2023, initially working in partnership with the Town Council. Over time, the Council has stepped back, allowing the group partial autonomy in the organisation and delivery of community events.</text:span></text:p>
      <text:p text:style-name="Normal"><text:span text:style-name="T11">Since its formation, the group has successfully developed a range of activities, including the<text:s/></text:span><text:span text:style-name="T12">Cowbridge Cinema</text:span><text:span text:style-name="T13">,<text:s/></text:span><text:span text:style-name="T14">May Day Dances</text:span><text:span text:style-name="T15">, and other local initiatives. The group now has an established structure, with a Chairperson, Treasurer, and Officers in place. However, its financial resources remain limited and are not yet sufficient to enable it to operate fully independently.</text:span></text:p>
      <text:p text:style-name="Normal"><text:span text:style-name="T16">Recommendation</text:span><text:span text:style-name="T17"><text:line-break/>The Chief Officer, together with myself as Deputy, considers it would be beneficial to offer financial assistance to the group in the form of<text:s/></text:span><text:span text:style-name="T18">free hall hire</text:span><text:span text:style-name="T19"><text:s/>for a period of six months. This support would enable the Cowbridge Community Events Group to continue delivering valuable community activities while working towards greater financial sustainability.</text:span></text:p>
      <text:p text:style-name="P20"/>
      <text:p text:style-name="P21">Committee to approve this recommendation</text:p>
      <text:p text:style-name="Normal"><text:span text:style-name="T22">Committee to not approve the recommendation.<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office:automatic-styles>
  <office:master-styles>
    <style:master-page style:name="MP0" style:page-layout-name="PL0">
      <style:header>
        <text:p text:style-name="Header">Clair Helen Davis</text:p>
        <text:p text:style-name="Header">Deputy Chief Officer<text:s/></text:p>
      </style:header>
      <style:footer>
        <text:p text:style-name="Footer">Page<text:s/><text:span text:style-name="T2"><text:page-number text:fixed="false">2</text:page-number></text:span><text:s/>of<text:s/><text:span text:style-name="T3"><text:page-count>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lair Helen Davis</meta:initial-creator>
    <dc:creator>Clair Helen Davis</dc:creator>
    <meta:creation-date>2025-11-11T14:07:00Z</meta:creation-date>
    <dc:date>2025-11-11T14:28:00Z</dc:date>
    <meta:template xlink:href="Normal" xlink:type="simple"/>
    <meta:editing-cycles>1</meta:editing-cycles>
    <meta:editing-duration>PT1260S</meta:editing-duration>
    <meta:document-statistic meta:page-count="1" meta:paragraph-count="2" meta:word-count="182" meta:character-count="1222" meta:row-count="8" meta:non-whitespace-character-count="1042"/>
  </office:meta>
</office:document-meta>
</file>